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055in"/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P2" style:parent-style-name="內文" style:family="paragraph">
      <style:paragraph-properties style:snap-to-layout-grid="false" fo:text-align="center" fo:line-height="0.3055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5" style:parent-style-name="內文" style:family="paragraph">
      <style:paragraph-properties style:snap-to-layout-grid="false" fo:text-align="center" fo:line-height="0.3055in"/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style:snap-to-layout-grid="false" fo:margin-top="0.125in" fo:line-height="0.3055in" fo:margin-left="0.1965in" fo:text-indent="-0.1965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line-height="0.3055in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0" style:parent-style-name="內文" style:family="paragraph">
      <style:paragraph-properties style:snap-to-layout-grid="false" fo:line-height="0.3055in"/>
      <style:text-properties style:font-name="標楷體" style:font-name-asian="標楷體" fo:color="#000000" fo:font-size="14pt" style:font-size-asian="14pt" style:font-size-complex="14pt"/>
    </style:style>
    <style:style style:name="P11" style:parent-style-name="內文" style:family="paragraph">
      <style:paragraph-properties style:snap-to-layout-grid="false" fo:line-height="0.3055in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style:snap-to-layout-grid="false" fo:line-height="0.3055in" fo:margin-left="0.4916in" fo:text-indent="-0.4916in">
        <style:tab-stops>
          <style:tab-stop style:type="left" style:position="0.09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snap-to-layout-grid="fals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21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P24" style:parent-style-name="內文" style:family="paragraph">
      <style:paragraph-properties style:snap-to-layout-grid="false" fo:line-height="0.3055in" fo:margin-left="0.1958in" fo:text-indent="-0.1958in">
        <style:tab-stops>
          <style:tab-stop style:type="left" style:position="0.3951in"/>
        </style:tab-stops>
      </style:paragraph-properties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25" style:parent-style-name="內文" style:family="paragraph">
      <style:paragraph-properties style:snap-to-layout-grid="false" fo:line-height="0.3055in" fo:margin-left="0.1958in" fo:text-indent="-0.1958in">
        <style:tab-stops>
          <style:tab-stop style:type="left" style:position="0.3951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8" style:parent-style-name="內文" style:family="paragraph">
      <style:paragraph-properties style:snap-to-layout-grid="false" fo:line-height="0.3055in" fo:margin-left="0.4868in" fo:text-indent="-0.4868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1" style:parent-style-name="內文" style:family="paragraph">
      <style:paragraph-properties style:snap-to-layout-grid="false" fo:line-height="0.3055in" fo:margin-left="0.4868in" fo:text-indent="-0.4868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37" style:parent-style-name="內文" style:family="paragraph">
      <style:paragraph-properties style:snap-to-layout-grid="false" fo:margin-top="0.125in" fo:line-height="0.3055in" fo:margin-left="0.584in" fo:text-indent="-0.584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3" style:parent-style-name="內文" style:family="paragraph">
      <style:paragraph-properties style:snap-to-layout-grid="false" fo:margin-top="0.125in" fo:line-height="0.3055in" fo:margin-left="0.4923in" fo:text-indent="-0.4923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7" style:parent-style-name="內文" style:family="paragraph">
      <style:paragraph-properties style:snap-to-layout-grid="false" fo:margin-top="0.125in" fo:line-height="0.3055in" fo:margin-left="0.4923in" fo:text-indent="-0.4923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8" style:parent-style-name="內文" style:family="paragraph">
      <style:paragraph-properties style:snap-to-layout-grid="false" fo:margin-top="0.125in" fo:line-height="0.3055in" fo:margin-left="0.4923in" fo:text-indent="-0.4923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style:snap-to-layout-grid="false" fo:margin-top="0.125in" fo:line-height="0.3055in"/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style:snap-to-layout-grid="false" fo:margin-top="0.125in" fo:line-height="0.3055in"/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55" style:parent-style-name="內文" style:family="paragraph">
      <style:paragraph-properties style:snap-to-layout-grid="false" fo:margin-top="0.125in" fo:line-height="0.3055in" fo:margin-left="0.2916in" fo:text-indent="-0.2916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style:snap-to-layout-grid="false" fo:line-height="0.3055in" fo:margin-left="0.5888in" fo:text-indent="-0.5888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3" style:parent-style-name="內文" style:family="paragraph">
      <style:paragraph-properties style:snap-to-layout-grid="false" fo:line-height="0.3055in" fo:margin-left="0.5861in" fo:text-indent="-0.2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4" style:parent-style-name="內文" style:family="paragraph">
      <style:paragraph-properties style:snap-to-layout-grid="false" fo:line-height="0.3055in" fo:margin-left="0.5861in" fo:text-indent="-0.2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5" style:parent-style-name="內文" style:family="paragraph">
      <style:paragraph-properties style:snap-to-layout-grid="false" fo:line-height="0.3055in" fo:margin-left="0.4847in" fo:text-indent="-0.7777in">
        <style:tab-stops>
          <style:tab-stop style:type="left" style:position="0.007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6" style:parent-style-name="內文" style:family="paragraph">
      <style:paragraph-properties style:snap-to-layout-grid="false" fo:line-height="0.3055in" fo:margin-left="0.2944in" fo:text-indent="-0.5875in">
        <style:tab-stops>
          <style:tab-stop style:type="left" style:position="0.001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7" style:parent-style-name="內文" style:family="paragraph">
      <style:paragraph-properties style:snap-to-layout-grid="false" fo:line-height="0.3055in" fo:margin-left="0.1958in" fo:text-indent="-0.1958in">
        <style:tab-stops>
          <style:tab-stop style:type="left" style:position="0.3951in"/>
        </style:tab-stops>
      </style:paragraph-properties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68" style:parent-style-name="內文" style:family="paragraph">
      <style:paragraph-properties style:snap-to-layout-grid="false" fo:line-height="0.3055in" fo:margin-left="0.1958in" fo:text-indent="-0.1958in">
        <style:tab-stops>
          <style:tab-stop style:type="left" style:position="0.3951in"/>
        </style:tab-stops>
      </style:paragraph-properties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0" style:parent-style-name="內文" style:family="paragraph">
      <style:paragraph-properties style:line-height-at-least="0in" fo:text-indent="0.4375in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line-height-at-least="0in" fo:text-indent="0.4375in"/>
      <style:text-properties style:font-name="標楷體" style:font-name-asian="標楷體" fo:font-size="14pt" style:font-size-asian="14pt" style:font-size-complex="14pt"/>
    </style:style>
    <style:style style:name="P75" style:parent-style-name="內文" style:list-style-name="LFO1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76" style:parent-style-name="內文" style:list-style-name="LFO1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77" style:parent-style-name="內文" style:list-style-name="LFO1" style:family="paragraph">
      <style:paragraph-properties style:line-height-at-least="0in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80" style:parent-style-name="內文" style:list-style-name="LFO1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style:line-height-at-least="0in" fo:margin-left="0.4444in" fo:margin-right="0.0833in" fo:text-indent="-0.1944in">
        <style:tab-stops/>
      </style:paragraph-properties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style:line-height-at-least="0in" fo:margin-left="0.4444in" fo:margin-right="0.083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style:line-height-at-least="0in" fo:margin-left="0.4444in" fo:margin-right="0.083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style:line-height-at-least="0in" fo:margin-left="0.4444in" fo:margin-right="0.083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style:line-height-at-least="0in" fo:margin-left="0.24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style:line-height-at-least="0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style:snap-to-layout-grid="false" fo:line-height="0.3055in" fo:margin-left="0.1958in" fo:text-indent="-0.1958in">
        <style:tab-stops>
          <style:tab-stop style:type="left" style:position="0.3951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92" style:parent-style-name="內文" style:family="paragraph">
      <style:paragraph-properties style:snap-to-layout-grid="false" style:line-height-at-least="0in" fo:text-indent="0.875in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社團法人台灣消費者保護協會</text:p>
      <text:p text:style-name="P2"><text:span text:style-name="T3">115致癌沙拉油校園</text:span><text:span text:style-name="T4">團體訴訟</text:span></text:p>
      <text:p text:style-name="P5">報名參加應注意事項：(此份不用寄回)</text:p>
      <text:p text:style-name="P6"><text:span text:style-name="T7">注意事項</text:span></text:p>
      <text:p text:style-name="P8"><text:span text:style-name="T9">一、受理對象、報名截止時間、收件方式及權益規定</text:span></text:p>
      <text:p text:style-name="P10">1.受理對象：以學校為單位有食用到問題油品者。</text:p>
      <text:p text:style-name="P11"><text:span text:style-name="T12">2.</text:span><text:span text:style-name="T13">本校</text:span><text:span text:style-name="T14">收件截</text:span><text:span text:style-name="T15">止時間：115年 10 月</text:span><text:span text:style-name="T16"><text:s/>23</text:span><text:span text:style-name="T17">日。</text:span></text:p>
      <text:p text:style-name="P18"/>
      <text:p text:style-name="P19"><text:span text:style-name="T20">二</text:span><text:span text:style-name="T21">、</text:span><text:span text:style-name="T22">參加團訟應備齊的文件</text:span><text:span text:style-name="T23">：</text:span></text:p>
      <text:p text:style-name="P24">※請每位消費者務必個別逐一確認文件是否齊全。</text:p>
      <text:p text:style-name="P25"><text:span text:style-name="T26"><text:s text:c="2"/></text:span><text:span text:style-name="T27">所附文件資料或影本，一律以A4大小印出且單面。</text:span></text:p>
      <text:p text:style-name="P28"><text:span text:style-name="T29">□ 1.團體訴訟請求人基本資料表_正本（</text:span><text:span text:style-name="T30">請據實具體完整填寫）</text:span></text:p>
      <text:p text:style-name="P31"><text:span text:style-name="T32"><text:s text:c="5"/></text:span><text:span text:style-name="T33">戶口名簿影本(含父母與請求的學生)</text:span><text:span text:style-name="T34">(</text:span><text:span text:style-name="T35">A4單面印</text:span><text:span text:style-name="T36">)</text:span></text:p>
      <text:p text:style-name="P37"><text:span text:style-name="T38">□ 2.請求權讓與同意書_正本（</text:span><text:span text:style-name="T39">親筆</text:span><text:span text:style-name="T40">簽名或蓋章可擇一</text:span><text:span text:style-name="T41">）</text:span><text:span text:style-name="T42"><text:s text:c="5"/></text:span></text:p>
      <text:p text:style-name="P43"><text:span text:style-name="T44">□ 3.未與業者達成和解切結書與</text:span><text:span text:style-name="T45">提供個人資料同意書</text:span><text:span text:style-name="T46">_正本</text:span></text:p>
      <text:p text:style-name="P47">-------以上表格是正本,請消費者自行拍照或影印留存----------</text:p>
      <text:p text:style-name="P48"><text:span text:style-name="T49">□ 4.其他損害之證據資料影本</text:span><text:span text:style-name="T50">（其他損害之證明文件例如診斷證明</text:span><text:span text:style-name="T51">）</text:span><text:span text:style-name="T52"><text:s text:c="5"/></text:span></text:p>
      <text:p text:style-name="P53"/>
      <text:p text:style-name="P54">三、「團體訴訟請求人基本資料表」、「請求權讓與同意書」、「未與業者達成和解切結書及個資使用同意書」、「案情調查表」之填寫說明及注意事項：</text:p>
      <text:p text:style-name="P55"><text:span text:style-name="T56"><text:s/>1.以學校為單位申請，但每位學生都需填寫申請表格</text:span><text:span text:style-name="T57">。</text:span><text:span text:style-name="T58">各書表</text:span><text:span text:style-name="T59">申請人均應親自簽名或蓋章，申請人若為未滿18歲之未成年人時，應由其法定代理人代為或經法定代理人簽名同意。</text:span></text:p>
      <text:p text:style-name="P60"><text:span text:style-name="T61"><text:s/>2.</text:span><text:span text:style-name="T62">請務必逐一並依實際情形填寫，若相關資料未齊全者，會影響整</text:span></text:p>
      <text:p text:style-name="P63">個資料整理與訴訟之進度，或被列為不具求償資格者，敬請理解</text:p>
      <text:p text:style-name="P64">並配合。</text:p>
      <text:soft-page-break/>
      <text:p text:style-name="P65"><text:s text:c="4"/>3.損害項目欄位如不敷使用，請另行以書面具體表明。</text:p>
      <text:p text:style-name="P66"><text:s text:c="4"/>4.所附文件資料請一律以A4大小列印(單面即可，勿雙面影印)，以利訴訟書狀掃描。不要用釘書機裝訂，如有需要請改用迴紋針。</text:p>
      <text:p text:style-name="P67"/>
      <text:p text:style-name="P68"><text:span text:style-name="T69">四、資料保護法（以下簡稱個資法）告知事項</text:span></text:p>
      <text:p text:style-name="P70"><text:span text:style-name="T71">社團法人台灣消費者保護協會（以下簡稱本會）針對向本會登記</text:span><text:span text:style-name="T72">辦理團體訴訟案件之</text:span><text:span text:style-name="T73">消費者，謹依個人資料保護法（以下簡稱「個資法」）規定，告知事項如下：</text:span></text:p>
      <text:p text:style-name="P74"/>
      <text:list text:style-name="LFO1" text:continue-numbering="true">
        <text:list-item>
          <text:p text:style-name="P75">本會係依個資法蒐集消費者個人資料之單位。</text:p>
        </text:list-item>
        <text:list-item>
          <text:p text:style-name="P76">本會蒐集個人資料之目的，僅為受理消費者讓與請求權後，於辦理團體訴訟案件之必要範圍內使用。</text:p>
        </text:list-item>
        <text:list-item>
          <text:p text:style-name="P77"><text:span text:style-name="T78">本會所蒐集之個人資料，包括其</text:span><text:span text:style-name="T79">姓名、身分證字號、性別、年齡、職業、連絡地址、聯絡電話號碼、電子郵件地址辦理團體訴訟案件所需要之資料等。</text:span></text:p>
        </text:list-item>
        <text:list-item>
          <text:p text:style-name="P80">當事人就其個人資料，依據個資法規定，可行使下列權利：</text:p>
        </text:list-item>
      </text:list>
      <text:p text:style-name="P81"><text:span text:style-name="T82">一、查詢</text:span><text:span text:style-name="T83">或</text:span><text:span text:style-name="T84">請求閱覽。</text:span></text:p>
      <text:p text:style-name="P85">二、請求製給複製本。</text:p>
      <text:p text:style-name="P86">三、請求補充或更正。</text:p>
      <text:p text:style-name="P87">四、請求停止蒐集、處理或利用。</text:p>
      <text:p text:style-name="P88">五、請求刪除。</text:p>
      <text:p text:style-name="P89">5. 當事人得自由選擇是否提供其個人資料予本會，惟本會倘若因此而無法據以受理及辦理團體訴訟案件時，得停止或拒絕該個案之相關協助。</text:p>
      <text:p text:style-name="P90"><text:span text:style-name="T91">※申請書面(有三張表格)應繳附正本給學校統一彙整，如須留存請消費者自行影印或拍照留底。</text:span></text:p>
      <text:p text:style-name="P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無與業者達成和解切結書</dc:title>
    <dc:subject/>
    <meta:initial-creator>前鎮辦公室</meta:initial-creator>
    <dc:creator>user</dc:creator>
    <meta:creation-date>2026-07-21T06:37:00Z</meta:creation-date>
    <dc:date>2026-08-13T05:47:00Z</dc:date>
    <meta:template xlink:href="Normal" xlink:type="simple"/>
    <meta:editing-cycles>3</meta:editing-cycles>
    <meta:editing-duration>PT480S</meta:editing-duration>
    <meta:document-statistic meta:page-count="2" meta:paragraph-count="2" meta:word-count="168" meta:character-count="1124" meta:row-count="7" meta:non-whitespace-character-count="958"/>
  </office:meta>
</office:document-meta>
</file>